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7359</text:p>
          </table:table-cell>
          <table:table-cell table:style-name="ce1" office:value-type="string" calcext:value-type="string">
            <text:p>Lesben und Schwule in der Arbeitswelt: Dokumentation des Kongresses 19.-21.3.1999 veranstaltet vom Verband Lesbischer Psychologinnen und Schwuler Psychologen in Deutschland e.V. (VLSP)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Zusammengestellt von Dipl. Psych. Wolfgang Köhne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9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erli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38216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3930425408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4T22:11:18+00:00</meta:creation-date>
    <dc:date>2026-08-14T22:11:18+00:00</dc:date>
  </office:meta>
</office:document-meta>
</file>