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109</text:p>
          </table:table-cell>
          <table:table-cell table:style-name="ce1" office:value-type="string" calcext:value-type="string">
            <text:p>Triumph in 1986: A Tribute to Gay Games I - The Promise of Triumph '86 Gay Games II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8983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84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San Francisco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144</text:p>
          </table:table-cell>
          <table:table-cell table:style-name="ce1" table:number-columns-repeated="12" office:value-type="string" calcext:value-type="string">
            <text:p/>
          </table:table-cell>
          <table:table-cell table:style-name="ce1" office:value-type="string" calcext:value-type="string">
            <text:p>Vol. 1, No. 1, January 1984</text:p>
          </table:table-cell>
          <table:table-cell table:style-name="ce1" table:number-columns-repeated="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2:35:34+00:00</meta:creation-date>
    <dc:date>2026-08-16T02:35:34+00:00</dc:date>
  </office:meta>
</office:document-meta>
</file>