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112</text:p>
          </table:table-cell>
          <table:table-cell table:style-name="ce1" office:value-type="string" calcext:value-type="string">
            <text:p>You Must Make Your Death Public: Part of the Project Untitled (Two Takes on Crisis)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Philipp Gufler | Lothringer13 | Rabe Perplexum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De Appel Arts Centre, Amsterdam, 23 April - 12 June 201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16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Amsterdam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146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9:05:05+00:00</meta:creation-date>
    <dc:date>2026-08-16T09:05:05+00:00</dc:date>
  </office:meta>
</office:document-meta>
</file>