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113</text:p>
          </table:table-cell>
          <table:table-cell table:style-name="ce1" office:value-type="string" calcext:value-type="string">
            <text:p>Stonewall in Wien 1969-2009: Chronologie der lesbisch-schwulen-transgender Emazipation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Andreas Brunner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Vom Totalverbot zur Anerkennung, vom Quick zum Ladyfest - queere Geschichte nacherzählt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009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Wi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147</text:p>
          </table:table-cell>
          <table:table-cell table:style-name="ce1" table:number-columns-repeated="21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20:10:51+00:00</meta:creation-date>
    <dc:date>2026-08-15T20:10:51+00:00</dc:date>
  </office:meta>
</office:document-meta>
</file>