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21</text:p>
          </table:table-cell>
          <table:table-cell table:style-name="ce1" office:value-type="string" calcext:value-type="string">
            <text:p>Wem gehört die Stadt?: Manifestationen neuer sozialer Bewegungen im München der 1970er Jahre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898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usstellung im Münchner Stadtmuseum vom 22. Februar - 1. September 20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ndech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49 | 5215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928359047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12+00:00</meta:creation-date>
    <dc:date>2026-08-16T06:34:12+00:00</dc:date>
  </office:meta>
</office:document-meta>
</file>