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32</text:p>
          </table:table-cell>
          <table:table-cell table:style-name="ce1" office:value-type="string" calcext:value-type="string">
            <text:p>Öffentlichkeitsarbeit in der Sozialen Arbeit am Beispiel eines Kinospots einer Lesbenberatungsstelle: Katholische Stiftungsfachochschule München, Abt. München</text:p>
          </table:table-cell>
          <table:table-cell table:style-name="ce1" office:value-type="string" calcext:value-type="string">
            <text:p>41811</text:p>
          </table:table-cell>
          <table:table-cell table:style-name="ce1" office:value-type="string" calcext:value-type="string">
            <text:p>Letra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iplom- und Prüfungsarbeit für die staatliche Abschlußprüfung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39:43+00:00</meta:creation-date>
    <dc:date>2026-08-15T06:39:43+00:00</dc:date>
  </office:meta>
</office:document-meta>
</file>