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134</text:p>
          </table:table-cell>
          <table:table-cell table:style-name="ce1" office:value-type="string" calcext:value-type="string">
            <text:p>Untersuchung eines neuen Marktsegmentes am Beispiel der Zielgruppe "Lesben", mit Erarbeitung einer Existenzgründung anhand der Erstellung eines Businessplanes für einen Reiseveranstalter: Fachhochschule München, Lehrfach Tourismu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0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158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17:00+00:00</meta:creation-date>
    <dc:date>2026-08-16T03:17:00+00:00</dc:date>
  </office:meta>
</office:document-meta>
</file>