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60</text:p>
          </table:table-cell>
          <table:table-cell table:style-name="ce1" office:value-type="string" calcext:value-type="string">
            <text:p>Unsere Kinder mittendrin, nicht außen vor: Bundeselterntreffen vom 8. bis 10. April 2005 in Berlin / BET 20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enate Schmidt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Garbs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61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1:45:47+00:00</meta:creation-date>
    <dc:date>2026-08-15T21:45:47+00:00</dc:date>
  </office:meta>
</office:document-meta>
</file>