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274</text:p>
          </table:table-cell>
          <table:table-cell table:style-name="ce1" office:value-type="string" calcext:value-type="string">
            <text:p>Sexuelle Vielfalt und Coming-out: Ein Ratgeber für Elter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8(?)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2420 | 5221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1. Auflage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49:15+00:00</meta:creation-date>
    <dc:date>2026-08-15T17:49:15+00:00</dc:date>
  </office:meta>
</office:document-meta>
</file>