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297</text:p>
          </table:table-cell>
          <table:table-cell table:style-name="ce1" office:value-type="string" calcext:value-type="string">
            <text:p>We Are Part of Culture: Der prägende Beitrag von LGBTTIQ* an der gesellschaftlichen Entwicklung Europa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Kunstausstellung 2017-201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18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Stuttgart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22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2. Auflag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9783981917505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6T06:34:34+00:00</meta:creation-date>
    <dc:date>2026-08-16T06:34:34+00:00</dc:date>
  </office:meta>
</office:document-meta>
</file>