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305</text:p>
          </table:table-cell>
          <table:table-cell table:style-name="ce1" office:value-type="string" calcext:value-type="string">
            <text:p>Peter Brandt: Peter Super-T-Art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uns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ikolaj, Copenhagen Comtemporary Art Center, March 30 - May 28,20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Kopenhag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37 | 52238 | 5223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8788860047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30+00:00</meta:creation-date>
    <dc:date>2026-08-15T07:14:30+00:00</dc:date>
  </office:meta>
</office:document-meta>
</file>