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371</text:p>
          </table:table-cell>
          <table:table-cell table:style-name="ce1" office:value-type="string" calcext:value-type="string">
            <text:p>Von Gloeden et le XIXe Siècle: Eugène Durieu, Charles Simart, Guglielmo Marconi, Vincenzo Galdi, Guglielmo Pluschow, Baron Wihelm von Gloeden et auteurs anonymes</text:p>
          </table:table-cell>
          <table:table-cell table:style-name="ce1" office:value-type="string" calcext:value-type="string">
            <text:p>41899</text:p>
          </table:table-cell>
          <table:table-cell table:style-name="ce1" office:value-type="string" calcext:value-type="string">
            <text:p>Fotografie | Erotik | Männerkörper</text:p>
          </table:table-cell>
          <table:table-cell table:style-name="ce1" office:value-type="string" calcext:value-type="string">
            <text:p>41899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1980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Paris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7" office:value-type="string" calcext:value-type="string">
            <text:p/>
          </table:table-cell>
          <table:table-cell table:style-name="ce1" office:value-type="string" calcext:value-type="string">
            <text:p>2903388016</text:p>
          </table:table-cell>
          <table:table-cell table:style-name="ce1" table:number-columns-repeated="16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5:13:53+00:00</meta:creation-date>
    <dc:date>2026-08-16T05:13:53+00:00</dc:date>
  </office:meta>
</office:document-meta>
</file>