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458</text:p>
          </table:table-cell>
          <table:table-cell table:style-name="ce1" office:value-type="string" calcext:value-type="string">
            <text:p>Theorien der neuen sozialen Bewegungen unter besonderer Berücksichtigung der Frauenbewegung: Habilitationsvortrag am FB Politische Wissenschaften der FU Berlin, Juni 1983</text:p>
          </table:table-cell>
          <table:table-cell table:style-name="ce1" office:value-type="string" calcext:value-type="string">
            <text:p>41930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1983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4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1:05:15+00:00</meta:creation-date>
    <dc:date>2026-08-16T01:05:15+00:00</dc:date>
  </office:meta>
</office:document-meta>
</file>