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494</text:p>
          </table:table-cell>
          <table:table-cell table:style-name="ce1" office:value-type="string" calcext:value-type="string">
            <text:p>Trans Teen Survival Guide</text:p>
          </table:table-cell>
          <table:table-cell table:style-name="ce1" office:value-type="string" calcext:value-type="string">
            <text:p>41945 | 41946</text:p>
          </table:table-cell>
          <table:table-cell table:style-name="ce1" office:value-type="string" calcext:value-type="string">
            <text:p>Jugend | Aufklärung | Selbsthilfe | Transsexualität | Transidentität</text:p>
          </table:table-cell>
          <table:table-cell table:style-name="ce1" office:value-type="string" calcext:value-type="string">
            <text:p>4903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London/Philadelphia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178592341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55:17+00:00</meta:creation-date>
    <dc:date>2026-08-16T01:55:17+00:00</dc:date>
  </office:meta>
</office:document-meta>
</file>