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594</text:p>
          </table:table-cell>
          <table:table-cell table:style-name="ce1" office:value-type="string" calcext:value-type="string">
            <text:p>Wie positiv essen: Ernährungs-Ratgeber für Menschen mit HIV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HS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8" office:value-type="string" calcext:value-type="string">
            <text:p/>
          </table:table-cell>
          <table:table-cell table:style-name="ce1" office:value-type="string" calcext:value-type="string">
            <text:p>Ber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AIDS-Hilfe Schweiz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3905002027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7:33:15+00:00</meta:creation-date>
    <dc:date>2026-08-16T07:33:15+00:00</dc:date>
  </office:meta>
</office:document-meta>
</file>