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12</text:p>
          </table:table-cell>
          <table:table-cell table:style-name="ce1" office:value-type="string" calcext:value-type="string">
            <text:p>On the Cause of Homosexuality: Two Essays, the Second in Reply to the First</text:p>
          </table:table-cell>
          <table:table-cell table:style-name="ce1" office:value-type="string" calcext:value-type="string">
            <text:p>41995 | 419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51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is edition [...] is especially printed for "The Friends of Oscar Wilde Society" 1940 and is strictly limited to 1000 copie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4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New York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11+00:00</meta:creation-date>
    <dc:date>2026-08-15T06:39:11+00:00</dc:date>
  </office:meta>
</office:document-meta>
</file>