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656</text:p>
          </table:table-cell>
          <table:table-cell table:style-name="ce1" office:value-type="string" calcext:value-type="string">
            <text:p>Wohnungslos - heimatlos: LGBTI* in der Wohnungslosigkeit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Befragung von Fachkräften der Wohnungslosenhilfe zur Situaltion von lesbischen, schwulen, bisexuellen. trans* und inter* Menschen (LGBTI*) in der Wohnungslosigkeit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020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Münch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344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1. Auflage</text:p>
          </table:table-cell>
          <table:table-cell table:style-name="ce1" table:number-columns-repeated="18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8:18:57+00:00</meta:creation-date>
    <dc:date>2026-08-16T08:18:57+00:00</dc:date>
  </office:meta>
</office:document-meta>
</file>