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834</text:p>
          </table:table-cell>
          <table:table-cell table:style-name="ce1" office:value-type="string" calcext:value-type="string">
            <text:p>Paul Bowles Fotografien: "Wie hätte ich ein Foto in die Wüste schicken können?"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094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n Zusammenarbeit mit der Schweizerischen Stiftung für die Fotografi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9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Zürich/Berlin/New York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42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1. Auflag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905080362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32+00:00</meta:creation-date>
    <dc:date>2026-08-15T07:14:32+00:00</dc:date>
  </office:meta>
</office:document-meta>
</file>