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20019</text:p>
          </table:table-cell>
          <table:table-cell table:style-name="ce1" office:value-type="string" calcext:value-type="string">
            <text:p>Wir wollen, daß Schwule im Alter nicht abseits stehen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2001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Berlin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2494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2., erweiterte Auflage</text:p>
          </table:table-cell>
          <table:table-cell table:style-name="ce1" table:number-columns-repeated="18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7T10:09:52+00:00</meta:creation-date>
    <dc:date>2026-08-17T10:09:52+00:00</dc:date>
  </office:meta>
</office:document-meta>
</file>