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046</text:p>
          </table:table-cell>
          <table:table-cell table:style-name="ce1" office:value-type="string" calcext:value-type="string">
            <text:p>Zur Geschichte der LGBTQI+-Gemeinschaft am Beispiel der Regensburger Schwulen- und Lesbeninitiative (RESI e.V.): Zulassungsarbeit an der Universität Regensburg</text:p>
          </table:table-cell>
          <table:table-cell table:style-name="ce1" office:value-type="string" calcext:value-type="string">
            <text:p>42181</text:p>
          </table:table-cell>
          <table:table-cell table:style-name="ce1" office:value-type="string" calcext:value-type="string">
            <text:p>Regensburg | Geschichte | Homosexualität | Geschichte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Eingereicht am Lehrstuhl für Vergleichende Kulturwissenschaft, Dr. Esther Gajek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2021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Regensburg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4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9:49:01+00:00</meta:creation-date>
    <dc:date>2026-08-16T09:49:01+00:00</dc:date>
  </office:meta>
</office:document-meta>
</file>