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067</text:p>
          </table:table-cell>
          <table:table-cell table:style-name="ce1" office:value-type="string" calcext:value-type="string">
            <text:p>Sexueller Missbrauch Minderjähriger und erwachsener Schutzbefohlener durch Kleriker sowie hauptamtliche Bedienstete im Bereich der Erzdiözese München und Freising von 1945 bis 2019: Verantwortlichkeiten, systemische Ursachen, Konsequenzen und Empfehlunge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22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535 | 52536 | 52537 | 52538 | 52539</text:p>
          </table:table-cell>
          <table:table-cell table:style-name="ce1" table:number-columns-repeated="21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7:49:08+00:00</meta:creation-date>
    <dc:date>2026-08-15T17:49:08+00:00</dc:date>
  </office:meta>
</office:document-meta>
</file>