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255</text:p>
          </table:table-cell>
          <table:table-cell table:style-name="ce1" office:value-type="string" calcext:value-type="string">
            <text:p>Schwule Architekten - Gay Architects: Verschwiegene Biografien vom 18. bis zum 20. Jahrhundert - Silent Biographies from the 18th to the 20th Century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9163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22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Berli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599 | 52600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9783803023780</text:p>
          </table:table-cell>
          <table:table-cell table:style-name="ce1" table:number-columns-repeated="16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5:39:41+00:00</meta:creation-date>
    <dc:date>2026-08-15T15:39:41+00:00</dc:date>
  </office:meta>
</office:document-meta>
</file>