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322</text:p>
          </table:table-cell>
          <table:table-cell table:style-name="ce1" office:value-type="string" calcext:value-type="string">
            <text:p>Remco, der Transmann. Protokoll eines Wandels: Ein Feature von Maike Hildebrand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DLF, Freitag, 18. Dezember 2015, 20.10 Uhr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2015</text:p>
          </table:table-cell>
          <table:table-cell table:style-name="ce1" table:number-columns-repeated="7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628</text:p>
          </table:table-cell>
          <table:table-cell table:style-name="ce1" table:number-columns-repeated="21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0:55:24+00:00</meta:creation-date>
    <dc:date>2026-08-15T10:55:24+00:00</dc:date>
  </office:meta>
</office:document-meta>
</file>