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24</text:p>
          </table:table-cell>
          <table:table-cell table:style-name="ce1" office:value-type="string" calcext:value-type="string">
            <text:p>Queer Publishing: A Family Tree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918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Wi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30 | 52631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9783903114920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46+00:00</meta:creation-date>
    <dc:date>2026-08-15T09:54:46+00:00</dc:date>
  </office:meta>
</office:document-meta>
</file>