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51</text:p>
          </table:table-cell>
          <table:table-cell table:style-name="ce1" office:value-type="string" calcext:value-type="string">
            <text:p>Spiegel special - Das Magazin zum Thema: Liebe und Triebe: Was ist normal?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xtra-Teil Gay '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96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Spiegel-Verlag Rudolf Augstei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am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33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Nr. 8/1996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9:33:53+00:00</meta:creation-date>
    <dc:date>2026-08-15T19:33:53+00:00</dc:date>
  </office:meta>
</office:document-meta>
</file>