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63</text:p>
          </table:table-cell>
          <table:table-cell table:style-name="ce1" office:value-type="string" calcext:value-type="string">
            <text:p>Vielfalt macht schlau: Schwul Lesbisch Bi Trans* Aufklärung in Rheinland-Pfalz</text:p>
          </table:table-cell>
          <table:table-cell table:style-name="ce1" office:value-type="string" calcext:value-type="string">
            <text:p>42305</text:p>
          </table:table-cell>
          <table:table-cell table:style-name="ce1" office:value-type="string" calcext:value-type="string">
            <text:p>Schule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Ein Projekt von QueerNet Rheinland-Pfalz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0(?)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ainz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4:22:28+00:00</meta:creation-date>
    <dc:date>2026-08-16T04:22:28+00:00</dc:date>
  </office:meta>
</office:document-meta>
</file>