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72</text:p>
          </table:table-cell>
          <table:table-cell table:style-name="ce1" office:value-type="string" calcext:value-type="string">
            <text:p>Verhaltenstherapie &amp; psychosoziale Praxis
</text:p>
            <text:p>: Schwerpunkt: Gesundheit von Lesben, Schwulen und Bisexuellen - Forschung und therapeutische Praxis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187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06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Verhaltenstherapie &amp; psychosoziale Praxis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übing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647</text:p>
          </table:table-cell>
          <table:table-cell table:style-name="ce1" table:number-columns-repeated="12" office:value-type="string" calcext:value-type="string">
            <text:p/>
          </table:table-cell>
          <table:table-cell table:style-name="ce1" office:value-type="string" calcext:value-type="string">
            <text:p>3/2006, 38. Jahrgang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4:20:48+00:00</meta:creation-date>
    <dc:date>2026-08-16T04:20:48+00:00</dc:date>
  </office:meta>
</office:document-meta>
</file>