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76</text:p>
          </table:table-cell>
          <table:table-cell table:style-name="ce1" office:value-type="string" calcext:value-type="string">
            <text:p>NZZ Folio: Sex &amp; Gender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9188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Vom Ende der Geschlechter. Verschwindet der kleine Unterschied?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17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Züri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9188</text:p>
          </table:table-cell>
          <table:table-cell table:style-name="ce1" table:number-columns-repeated="12" office:value-type="string" calcext:value-type="string">
            <text:p/>
          </table:table-cell>
          <table:table-cell table:style-name="ce1" office:value-type="string" calcext:value-type="string">
            <text:p>Nr. 310, Mai 2017</text:p>
          </table:table-cell>
          <table:table-cell table:style-name="ce1" table:number-columns-repeated="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14:35+00:00</meta:creation-date>
    <dc:date>2026-08-15T06:14:35+00:00</dc:date>
  </office:meta>
</office:document-meta>
</file>