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80</text:p>
          </table:table-cell>
          <table:table-cell table:style-name="ce1" office:value-type="string" calcext:value-type="string">
            <text:p>ver.di-Report: Lesben und Schwule, Bisexuelle und Transgender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Ilse Kokula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98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erli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656</text:p>
          </table:table-cell>
          <table:table-cell table:style-name="ce1" table:number-columns-repeated="12" office:value-type="string" calcext:value-type="string">
            <text:p/>
          </table:table-cell>
          <table:table-cell table:style-name="ce1" office:value-type="string" calcext:value-type="string">
            <text:p>Nr. 16, Welt-Aids-Tag 2003 - Frühjahr 2004</text:p>
          </table:table-cell>
          <table:table-cell table:style-name="ce1" table:number-columns-repeated="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3:48:56+00:00</meta:creation-date>
    <dc:date>2026-08-16T03:48:56+00:00</dc:date>
  </office:meta>
</office:document-meta>
</file>