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46</text:p>
          </table:table-cell>
          <table:table-cell table:style-name="ce1" office:value-type="string" calcext:value-type="string">
            <text:p>Velhagen &amp; Klasings Monatsheft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aul Hoecker</text:p>
          </table:table-cell>
          <table:table-cell table:style-name="ce1" office:value-type="string" calcext:value-type="string">
            <text:p>49202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1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/Bielefeld/Leipzig/Wi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09 | 52710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27. Jahrgang, 1912/1913, Heft 5 bis 8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8:55+00:00</meta:creation-date>
    <dc:date>2026-08-16T03:48:55+00:00</dc:date>
  </office:meta>
</office:document-meta>
</file>