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52</text:p>
          </table:table-cell>
          <table:table-cell table:style-name="ce1" office:value-type="string" calcext:value-type="string">
            <text:p>Von Tunten und Blasen keine Ahnung: (Homo)Sexualität - Bildungsbaustei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Freie Universität Berlin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1(?)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Berli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18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54+00:00</meta:creation-date>
    <dc:date>2026-08-16T05:13:54+00:00</dc:date>
  </office:meta>
</office:document-meta>
</file>