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 fo:wrap-option="wrap" style:vertical-align="automatic"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457</text:p>
          </table:table-cell>
          <table:table-cell table:style-name="ce1" office:value-type="string" calcext:value-type="string">
            <text:p>The National Museum &amp; Archive of Lesbian &amp; Gay History
</text:p>
            <text:p>: Summary Guide to Current Collection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New York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722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1:08:15+00:00</meta:creation-date>
    <dc:date>2026-08-16T01:08:15+00:00</dc:date>
  </office:meta>
</office:document-meta>
</file>