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83</text:p>
          </table:table-cell>
          <table:table-cell table:style-name="ce1" office:value-type="string" calcext:value-type="string">
            <text:p>Singen ums Leben. Schwullesbische Chöre in der Ukraine und der Türkei. Manuskript für eine Sendung vom 9.3.20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hor | Musik | Türkei | Ukraine | Homophobie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4 | 52735 | 52736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47+00:00</meta:creation-date>
    <dc:date>2026-08-15T18:37:47+00:00</dc:date>
  </office:meta>
</office:document-meta>
</file>