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91</text:p>
          </table:table-cell>
          <table:table-cell table:style-name="ce1" office:value-type="string" calcext:value-type="string">
            <text:p>RFD: Gay Bar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hilipp Gufler | Cosy Pièro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[Mit einem Beitrag von Philipp Gufler: "Make it Public, the More Public the Better. An Introduction to the Queer Bar Bei Cosy in Munich]</text:p>
          </table:table-cell>
          <table:table-cell table:style-name="ce1" table:number-columns-repeated="9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38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Vol. 49, No. 3 #193, Spring 2023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22+00:00</meta:creation-date>
    <dc:date>2026-08-15T10:55:22+00:00</dc:date>
  </office:meta>
</office:document-meta>
</file>