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541</text:p>
          </table:table-cell>
          <table:table-cell table:style-name="ce1" office:value-type="string" calcext:value-type="string">
            <text:p>Nicole Eisenman: What Happened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215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ublikation erscheint anlässlich der Ausstellung im Museum Brandhorst, München, 24. März – 10. September 2023, Whitechapel Gallery, London, 10. Oktober 2023 – 14. Januar 2024, Museum of Contemporary Art, Chicago, 6. April – 1. September 20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2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Londo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66 | 52767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0854883189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14:12+00:00</meta:creation-date>
    <dc:date>2026-08-15T06:14:12+00:00</dc:date>
  </office:meta>
</office:document-meta>
</file>