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613</text:p>
          </table:table-cell>
          <table:table-cell table:style-name="ce1" office:value-type="string" calcext:value-type="string">
            <text:p>Raus aus dem Genderkäfig!: Der Kampf um Frauenbefreiung im 21. Jahrhundert</text:p>
          </table:table-cell>
          <table:table-cell table:style-name="ce1" office:value-type="string" calcext:value-type="string">
            <text:p>423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22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3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Ahrensburg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1. Auflag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3347802612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35+00:00</meta:creation-date>
    <dc:date>2026-08-15T10:55:35+00:00</dc:date>
  </office:meta>
</office:document-meta>
</file>