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621</text:p>
          </table:table-cell>
          <table:table-cell table:style-name="ce1" office:value-type="string" calcext:value-type="string">
            <text:p>Ökumenische Gottesdienste zu CSDs, Various Voices und Eurogames 2004 München: Plakate, Lieder- und Ablaufzettel, Fotos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Kirche | CSD | Eurogames | Musik | Chor | 2000er Jahre | Mary Ellen Kitchens | München | Gottesdienst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ext; Fotos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01-2018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40:00+00:00</meta:creation-date>
    <dc:date>2026-08-15T06:40:00+00:00</dc:date>
  </office:meta>
</office:document-meta>
</file>