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643</text:p>
          </table:table-cell>
          <table:table-cell table:style-name="ce1" office:value-type="string" calcext:value-type="string">
            <text:p>Queer in Church: Wie ich mir eine divers-bejahende Kirche wünsche</text:p>
          </table:table-cell>
          <table:table-cell table:style-name="ce1" office:value-type="string" calcext:value-type="string">
            <text:p>42392 | 423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49231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3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Franziskanische Akzente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Würzburg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1. Auflage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9783429058593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36</text:p>
          </table:table-cell>
          <table:table-cell table:style-name="ce1" table:number-columns-repeated="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9:06:18+00:00</meta:creation-date>
    <dc:date>2026-08-15T09:06:18+00:00</dc:date>
  </office:meta>
</office:document-meta>
</file>