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MediaType</text:p>
          </table:table-cell>
          <table:table-cell table:style-name="ce1" office:value-type="string" calcext:value-type="string">
            <text:p>https://digital.katalog.queersearch.org/s/katalog/item/35382</text:p>
          </table:table-cell>
          <table:table-cell table:style-name="ce1" office:value-type="string" calcext:value-type="string">
            <text:p>Fotografi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Fotografie</text:p>
          </table:table-cell>
          <table:table-cell table:style-name="ce1" table:number-columns-repeated="38" office:value-type="string" calcext:value-type="string">
            <text:p/>
          </table:table-cell>
          <table:table-cell table:style-name="ce1" office:value-type="string" calcext:value-type="string">
            <text:p>https://d-nb.info/gnd/4045895-7 Fotografie | https://www.wikidata.org/wiki/Q125191 Fotografi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22T20:56:37+00:00</meta:creation-date>
    <dc:date>2026-08-22T20:56:37+00:00</dc:date>
  </office:meta>
</office:document-meta>
</file>