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2011</text:p>
          </table:table-cell>
          <table:table-cell table:style-name="ce1" office:value-type="string" calcext:value-type="string">
            <text:p>Samuel R. Delany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29" office:value-type="string" calcext:value-type="string">
            <text:p/>
          </table:table-cell>
          <table:table-cell table:style-name="ce1" office:value-type="string" calcext:value-type="string">
            <text:p>https://de.wikipedia.org/wiki/Samuel_R._Delany Samuel R. Delany (Wikipedia Deutsch) | https://en.wikipedia.org/wiki/Samuel_R._Delany Samuel R. Delany (Wikipedia English) | https://nl.wikipedia.org/wiki/Samuel_R._Delany Samuel R. Delany (Wikipedia Niederländisch)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Samuel Delany | Samuel Ray Delany</text:p>
          </table:table-cell>
          <table:table-cell table:style-name="ce1" table:number-columns-repeated="6" office:value-type="string" calcext:value-type="string">
            <text:p/>
          </table:table-cell>
          <table:table-cell table:style-name="ce1" office:value-type="string" calcext:value-type="string">
            <text:p>https://www.wikidata.org/wiki/Q438164 Wikidata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2:34:37+00:00</meta:creation-date>
    <dc:date>2026-08-16T02:34:37+00:00</dc:date>
  </office:meta>
</office:document-meta>
</file>