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2029</text:p>
          </table:table-cell>
          <table:table-cell table:style-name="ce1" office:value-type="string" calcext:value-type="string">
            <text:p>Universität für angewandte Kunst Wien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29" office:value-type="string" calcext:value-type="string">
            <text:p/>
          </table:table-cell>
          <table:table-cell table:style-name="ce1" office:value-type="string" calcext:value-type="string">
            <text:p>https://de.wikipedia.org/wiki/Universität_für_angewandte_Kunst_Wien Universität für angewandte Kunst Wien (Wikipedia Deutsch) | https://en.wikipedia.org/wiki/University_of_Applied_Arts_Vienna University of Applied Arts Vienna (Wikipedia English)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Kunstgewerbeschule Wien | K.k. Kunstgewerbeschule des k.k. Österreichischen Museums für Kunst und Industrie | Akademie für Angewandte Kunst Wien | Universität für Angewandte Kunst | Die Angewandte Wien | Universität für Angewandte Kunst in Wien | Hochschule für angewandte Kunst Wien | Akademie für angewandte Kunst | Reichshochschule für angewandte Kunst Wien | Staatliche Kunstgewerbeschule Wien</text:p>
          </table:table-cell>
          <table:table-cell table:style-name="ce1" table:number-columns-repeated="6" office:value-type="string" calcext:value-type="string">
            <text:p/>
          </table:table-cell>
          <table:table-cell table:style-name="ce1" office:value-type="string" calcext:value-type="string">
            <text:p>https://www.wikidata.org/wiki/Q877686 Wikidata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7:44:09+00:00</meta:creation-date>
    <dc:date>2026-08-15T07:44:09+00:00</dc:date>
  </office:meta>
</office:document-meta>
</file>