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244</text:p>
          </table:table-cell>
          <table:table-cell table:style-name="ce1" office:value-type="string" calcext:value-type="string">
            <text:p>John Gree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de.wikipedia.org/wiki/John_Green_(Schriftsteller) John Green (Schriftsteller) (Wikipedia Deutsch) | https://en.wikipedia.org/wiki/John_Green John Green (Wikipedia English) | https://nl.wikipedia.org/wiki/John_Green_(auteur) John Green (auteur) (Wikipedia Niederländisch)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John Michael Green</text:p>
          </table:table-cell>
          <table:table-cell table:style-name="ce1" table:number-columns-repeated="6" office:value-type="string" calcext:value-type="string">
            <text:p/>
          </table:table-cell>
          <table:table-cell table:style-name="ce1" office:value-type="string" calcext:value-type="string">
            <text:p>https://www.wikidata.org/wiki/Q630446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42:09+00:00</meta:creation-date>
    <dc:date>2026-08-15T07:42:09+00:00</dc:date>
  </office:meta>
</office:document-meta>
</file>