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2360</text:p>
          </table:table-cell>
          <table:table-cell table:style-name="ce1" office:value-type="string" calcext:value-type="string">
            <text:p>Paul Gravett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29" office:value-type="string" calcext:value-type="string">
            <text:p/>
          </table:table-cell>
          <table:table-cell table:style-name="ce1" office:value-type="string" calcext:value-type="string">
            <text:p>https://de.wikipedia.org/wiki/Paul_Gravett Paul Gravett (Wikipedia Deutsch) | https://en.wikipedia.org/wiki/Paul_Gravett Paul Gravett (Wikipedia English)</text:p>
          </table:table-cell>
          <table:table-cell table:style-name="ce1" table:number-columns-repeated="8" office:value-type="string" calcext:value-type="string">
            <text:p/>
          </table:table-cell>
          <table:table-cell table:style-name="ce1" office:value-type="string" calcext:value-type="string">
            <text:p>https://www.wikidata.org/wiki/Q3069221 Wikidata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2:35:41+00:00</meta:creation-date>
    <dc:date>2026-08-16T02:35:41+00:00</dc:date>
  </office:meta>
</office:document-meta>
</file>