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925</text:p>
          </table:table-cell>
          <table:table-cell table:style-name="ce1" office:value-type="string" calcext:value-type="string">
            <text:p>Süssmann Müntner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de.wikipedia.org/wiki/Süssmann_Munter Süssmann Munter (Wikipedia Deutsch)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üßmann Muntner | Süssmann Munter</text:p>
          </table:table-cell>
          <table:table-cell table:style-name="ce1" table:number-columns-repeated="6" office:value-type="string" calcext:value-type="string">
            <text:p/>
          </table:table-cell>
          <table:table-cell table:style-name="ce1" office:value-type="string" calcext:value-type="string">
            <text:p>https://www.wikidata.org/wiki/Q37275910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9-03T15:00:42+00:00</meta:creation-date>
    <dc:date>2026-09-03T15:00:42+00:00</dc:date>
  </office:meta>
</office:document-meta>
</file>