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foaf:Organization</text:p>
          </table:table-cell>
          <table:table-cell table:style-name="ce1" office:value-type="string" calcext:value-type="string">
            <text:p>https://digital.katalog.queersearch.org/s/katalog/item/4588</text:p>
          </table:table-cell>
          <table:table-cell table:style-name="ce1" office:value-type="string" calcext:value-type="string">
            <text:p>Spinnboden Lesbenarchiv und Bibliothek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11" office:value-type="string" calcext:value-type="string">
            <text:p/>
          </table:table-cell>
          <table:table-cell table:style-name="ce1" office:value-type="string" calcext:value-type="string">
            <text:p>Spinnboden Lesbenarchiv &amp; Bibliothek e.V.</text:p>
            <text:p>Anklamer Straße 38</text:p>
            <text:p>2. HH / 3. Aufgang / 2. Stock</text:p>
            <text:p>10115 Berlin</text:p>
          </table:table-cell>
          <table:table-cell table:style-name="ce1" table:number-columns-repeated="17" office:value-type="string" calcext:value-type="string">
            <text:p/>
          </table:table-cell>
          <table:table-cell table:style-name="ce1" office:value-type="string" calcext:value-type="string">
            <text:p>https://spinnboden.de/ Webseite | https://de.wikipedia.org/wiki/Spinnboden_(Archiv) Wikipedia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2310792 Wikidata | https://d-nb.info/gnd/5155964-X Deutsche Nationalbibliothek | https://sigel.staatsbibliothek-berlin.de/suche?isil=DE-B1544 ISI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9-03T10:23:05+00:00</meta:creation-date>
    <dc:date>2026-09-03T10:23:05+00:00</dc:date>
  </office:meta>
</office:document-meta>
</file>