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9007</text:p>
          </table:table-cell>
          <table:table-cell table:style-name="ce1" office:value-type="string" calcext:value-type="string">
            <text:p>Tate Publishing &amp; Enterprises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29" office:value-type="string" calcext:value-type="string">
            <text:p/>
          </table:table-cell>
          <table:table-cell table:style-name="ce1" office:value-type="string" calcext:value-type="string">
            <text:p>https://en.wikipedia.org/wiki/Tate_Publishing_&amp;_Enterprises Tate Publishing &amp; Enterprises (Wikipedia English)</text:p>
          </table:table-cell>
          <table:table-cell table:style-name="ce1" table:number-columns-repeated="8" office:value-type="string" calcext:value-type="string">
            <text:p/>
          </table:table-cell>
          <table:table-cell table:style-name="ce1" office:value-type="string" calcext:value-type="string">
            <text:p>https://www.wikidata.org/wiki/Q7687959 Wikidata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9:54:28+00:00</meta:creation-date>
    <dc:date>2026-08-15T09:54:28+00:00</dc:date>
  </office:meta>
</office:document-meta>
</file>