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229</text:p>
          </table:table-cell>
          <table:table-cell table:style-name="ce1" office:value-type="string" calcext:value-type="string">
            <text:p>Projekt 100 % Mensch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Projekt_100_%_Mensch Projekt 100 % Mensch (Wikipedia Deutsc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116297722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7:32:40+00:00</meta:creation-date>
    <dc:date>2026-08-16T07:32:40+00:00</dc:date>
  </office:meta>
</office:document-meta>
</file>