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44</text:p>
          </table:table-cell>
          <table:table-cell table:style-name="ce1" office:value-type="string" calcext:value-type="string">
            <text:p>Gonzalo Casal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en.wikipedia.org/wiki/Gonzalo_Casals Gonzalo Casals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90406515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0:19:14+00:00</meta:creation-date>
    <dc:date>2026-08-16T00:19:14+00:00</dc:date>
  </office:meta>
</office:document-meta>
</file>