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Agent</text:p>
          </table:table-cell>
          <table:table-cell table:style-name="ce1" office:value-type="string" calcext:value-type="string">
            <text:p>https://digital.katalog.queersearch.org/s/katalog/item/52722</text:p>
          </table:table-cell>
          <table:table-cell table:style-name="ce1" office:value-type="string" calcext:value-type="string">
            <text:p>Lesbian &amp; Gay Community Services Center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Person/Organisation</text:p>
          </table:table-cell>
          <table:table-cell table:style-name="ce1" table:number-columns-repeated="39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6T01:55:30+00:00</meta:creation-date>
    <dc:date>2026-08-16T01:55:30+00:00</dc:date>
  </office:meta>
</office:document-meta>
</file>