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34</text:p>
          </table:table-cell>
          <table:table-cell table:style-name="ce1" office:value-type="string" calcext:value-type="string">
            <text:p>Bayern 2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Bayern_2 Bayern 2 (Wikipedia Deutsch) | https://en.wikipedia.org/wiki/Bayern_2 Bayern 2 (Wikipedia Englis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ayern2Radio | Bayern 2 Radio | Bayern2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812474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9:34:14+00:00</meta:creation-date>
    <dc:date>2026-08-15T19:34:14+00:00</dc:date>
  </office:meta>
</office:document-meta>
</file>